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80e0c3c78f9a916b5885db0559ce3e8.jpg"/>
  <manifest:file-entry manifest:media-type="image/jpeg" manifest:full-path="Pictures/8184b44e5845b5d8e545bbf31ab00082.jpg"/>
  <manifest:file-entry manifest:media-type="image/jpeg" manifest:full-path="Pictures/90df8f53cbc221cf6e5d9c870b4249c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vody-verejne:objednavky_kartonovych_mnozstvi"/><text:bookmark-start text:name="__RefHeading___e-shop_objednavky_kartonu_1"/><text:bookmark-start text:name="e-shop_objednavky_kartonu"/>E-shop objednávky kartonů<text:bookmark-end text:name="__RefHeading___e-shop_objednavky_kartonu_1"/><text:bookmark-end text:name="e-shop_objednavky_kartonu"/></text:h>
      <text:h text:style-name="Heading_20_2" text:outline-level="2"><text:bookmark-start text:name="__RefHeading___system_objednavani_po_28.6.2019_2"/><text:bookmark-start text:name="system_objednavani_po_28.6.2019"/>Systém objednávání po 28.6.2019<text:bookmark-end text:name="__RefHeading___system_objednavani_po_28.6.2019_2"/><text:bookmark-end text:name="system_objednavani_po_28.6.2019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TIP:</text:span> Připravili jsme též <text:a xlink:type="simple" xlink:href="https://babylon.tierraverde.cz/index.php/s/b4t075BYfVCSUl4" text:style-name="Internet_20_link" text:visited-style-name="Visited_20_Internet_20_Link">videonávod, podívejte se na něj zde</text:a></text:p></table:table-cell></table:table-row></table:table></draw:text-box></draw:frame></text:p>
      <text:p text:style-name="Text_20_body">V případě objednávání přes grafické rozhraní eshopu v tabulce: V tabulce zmizí úplně řádky s kartony.</text:p>
      <text:p text:style-name="Text_20_body"><draw:frame draw:style-name="media" draw:name="0" text:anchor-type="as-char" draw:z-index="0" svg:width="23.256875cm" style:rel-width="100%" svg:height="7.9639583333333cm" style:rel-height="scale"><draw:image xlink:href="Pictures/e80e0c3c78f9a916b5885db0559ce3e8.jpg" xlink:type="simple" xlink:show="embed" xlink:actuate="onLoad"/></draw:frame></text:p>
      <text:p text:style-name="Text_20_body">U produktů, které jsou baleny do kartonu, ale přibudou napravo tlačítka <text:span text:style-name="Strong_20_Emphasis">“+ karton”</text:span> (zelené) a <text:span text:style-name="Strong_20_Emphasis">“- karton”</text:span> (červené). Kliknutím na ně se automaticky do políčka počtu jednotlivých kusů přidá nebo odebere tolik kusů jednotlivých výrobků, aby to přesně odpovídalo celému kartonu. </text:p>
      <text:p text:style-name="Text_20_body"><draw:frame draw:style-name="media" draw:name="1" text:anchor-type="as-char" draw:z-index="1" svg:width="23.256875cm" style:rel-width="100%" svg:height="1.6404166666667cm" style:rel-height="scale"><draw:image xlink:href="Pictures/8184b44e5845b5d8e545bbf31ab00082.jpg" xlink:type="simple" xlink:show="embed" xlink:actuate="onLoad"/></draw:frame></text:p>
      <text:p text:style-name="Text_20_body">Preferujeme objednávky po celých kartonech, ale v případě zadání počtu kusů odpovídající několika celým kartonům a několika volným produktům to dokážeme rovněž zpracovat.</text:p>
      <text:p text:style-name="Text_20_body">V případě použití CSV (funkce <text:span text:style-name="Strong_20_Emphasis">“Rychlý nákup”</text:span>) již <text:span text:style-name="Strong_20_Emphasis">nebude</text:span> možné používat kódy kartonů. Např. místo <text:span text:style-name="Strong_20_Emphasis">02940;1</text:span> odpovídající <text:span text:style-name="Emphasis">jednomu</text:span> kartonu s kódem <text:span text:style-name="Strong_20_Emphasis">02940</text:span> (jeden <text:span text:style-name="Strong_20_Emphasis">“Prací gel 1 l - karton 15 ks”</text:span>) bude nutné zadat <text:span text:style-name="Strong_20_Emphasis">00420;15</text:span> (<text:span text:style-name="Emphasis">15</text:span> ks <text:span text:style-name="Strong_20_Emphasis">“Prací gel 1 l”</text:span>).</text:p>
      <text:p text:style-name="Text_20_body"><draw:frame draw:style-name="media" draw:name="2" text:anchor-type="as-char" draw:z-index="2" svg:width="14.499166666667cm" svg:height="12.938125cm"><draw:image xlink:href="Pictures/90df8f53cbc221cf6e5d9c870b4249c9.jpg" xlink:type="simple" xlink:show="embed" xlink:actuate="onLoad"/></draw:frame></text:p>
      <text:p text:style-name="Text_20_body">Na fakturách se začnou objevovat vždy jen počty jednotlivých kusů, kódy kartonů se přestanou používat. </text:p>
      <text:p text:style-name="Text_20_body">Na samotných kartonových krabicích ale zůstanou etikety s EANy těchto kartonů tak jako doposud (tj. na kartonu Pracího gelu bude EAN 8594165002945, nikoli EAN jednotlivého kusu uvnitř, který je 8594165000422.)</text:p>
      <text:p text:style-name="Text_20_body">Z PDF verzí ceníků s nejbližší aktualizací zmizí všechny řádky s kartonovými položkami, a údaje o počtu kusů v kartonu zůstanou jen u řádků jednotlivých kusů výrobků. V budoucnu se EAN kódy na etiketách kartonů objeví jako samotatný sloupec v cenících.</text:p>
      <text:h text:style-name="Heading_20_2" text:outline-level="2"><text:bookmark-start text:name="__RefHeading___system_objednavani_do_28.6.2019_3"/><text:bookmark-start text:name="system_objednavani_do_28.6.2019"/>Systém objednávání do 28.6.2019<text:bookmark-end text:name="__RefHeading___system_objednavani_do_28.6.2019_3"/><text:bookmark-end text:name="system_objednavani_do_28.6.2019"/></text:h>
      <text:p text:style-name="Text_20_body">

“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3T13::01:15</meta:creation-date>
    <dc:creator>Generated</dc:creator>
    <dc:date>2026-09-03T13::01:15</dc:date>
    <dc:language>en-US</dc:language>
    <meta:editing-cycles>1</meta:editing-cycles>
    <meta:editing-duration>PT0S</meta:editing-duration>
    <dc:title>navody-verejne:objednavky_kartonovych_mnozstvi</dc:title>
  </office:meta>
</office:document-meta>
</file>